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text-properties fo:font-size="13pt" fo:font-weight="bold" style:font-size-asian="13pt" style:font-weight-asian="bold" style:font-size-complex="13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3pt" fo:font-weight="bold" style:font-size-asian="13pt" style:font-weight-asian="bold" style:font-size-complex="13pt" style:font-weight-complex="bold"/>
    </style:style>
    <style:style style:name="T3" style:family="text">
      <style:text-properties fo:font-size="15pt" fo:font-weight="bold" style:font-size-asian="15pt" style:font-weight-asian="bold" style:font-size-complex="15pt" style:font-weight-complex="bold"/>
    </style:style>
    <style:style style:name="T4" style:family="text">
      <style:text-properties fo:font-weight="normal" style:font-weight-asian="normal" style:font-weight-complex="normal"/>
    </style:style>
    <text:list-style style:name="L1">
      <text:list-level-style-number text:level="1" text:style-name="Numbering_20_Symbols" style:num-suffix="." style:num-format="1" text:start-value="9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pan text:style-name="T2"><text:s text:c="49"/></text:span><text:span text:style-name="T3">Personuppgiftspolicy</text:span></text:p>
      <text:p text:style-name="P2"/>
      <text:p text:style-name="Standard">Personlig integritet och <text:s/>hantering av personuppgifter är viktiga för oss på Pritax.</text:p>
      <text:p text:style-name="Standard">För att alla ska känna sig trygga med hur vi hanterar <text:s/>personuppgifter och för att säkerställa att vi behandlar personuppgifter i enlighet med gällande lagstiftning har vi tagit fram denna policy.</text:p>
      <text:p text:style-name="Standard"/>
      <text:p text:style-name="Standard">I den har vi förtydligat hur vi hanterar <text:s/>personuppgifter och varför.</text:p>
      <text:p text:style-name="Standard"/>
      <text:p text:style-name="P1">1. Inledning</text:p>
      <text:p text:style-name="Standard">Denna informationstext förklarar hur Pritax hanterar dina personuppgifter och vilka rättigheter du har. Informationen vänder sig till dig som är;</text:p>
      <text:p text:style-name="Standard">-kund</text:p>
      <text:p text:style-name="Standard">-leverantör</text:p>
      <text:p text:style-name="Standard">-anställd</text:p>
      <text:p text:style-name="Standard"/>
      <text:p text:style-name="Standard">Integritet är viktigt för oss. Vi är därför angelägna om att de uppgifter som samlas in lagras och hanteras på ett tryggt och säkert sätt, och i enlighet med dataskyddslagstiftningen.</text:p>
      <text:p text:style-name="Standard">Om du har några frågor om hur dina personuppgifter hanteras är du välkommen att kontakta oss, antingen per mail till <text:a xlink:type="simple" xlink:href="mailto:kundkontakt@pritax.se" text:style-name="Internet_20_link" text:visited-style-name="Visited_20_Internet_20_Link">kundkontakt@pritax.se</text:a> eller per telefon 08-754 05 24.</text:p>
      <text:p text:style-name="Standard"/>
      <text:p text:style-name="P1">2. Personuppgiftsansvariga</text:p>
      <text:p text:style-name="Standard">Pritax AB org nr 556894-1495, Skolvägen 12, 19270 Sollentuna ansvarar för hanteringen av personuppgifter som lämnas till Pritax i samband med ansökan om att bli kund, leverantör eller anställd.</text:p>
      <text:p text:style-name="Standard"/>
      <text:p text:style-name="P1">3. Personuppgifter, vad är det?</text:p>
      <text:p text:style-name="Standard">En personuppgifter är all slags information som direkt eller indirekt kan hänföras till en fysisk person som är i livet, t ex namn, personnummer, mailadress,bild, telefonnummer eller IP-adress.</text:p>
      <text:p text:style-name="Standard"/>
      <text:p text:style-name="P1">4. Vilka personuppgifter hanterar vi ?</text:p>
      <text:p text:style-name="Standard">Vi hanterar personuppgifter så som; namn, personnummer, adress, mailadress, telefonnummer. Vi hanterar endast personuppgifter som behövs för att kunna utföra våra åtaganden, ge bra service och relevanta erbjudanden.<text:line-break/><text:line-break/>5. <text:span text:style-name="T1">Hur länge sparar vi personuppgifter?<text:line-break/></text:span><text:span text:style-name="T4">Om du samtyckt till att vara registrerad kund hos oss sparas dina uppgifter i sju år från det att du varit inaktiv kund hos oss eller så länge vi är skyldiga enligt lag att göra detta.</text:span></text:p>
      <text:p text:style-name="Standard">Därefter raderas dina personuppgifter. <text:s/>Du kan när du vill välja att avsluta din prenumeration på vårt kundbrev genom att avregistrera dig via <text:a xlink:type="simple" xlink:href="mailto:kundkontakt@pritax.se" text:style-name="Internet_20_link" text:visited-style-name="Visited_20_Internet_20_Link">kundkontakt@pritax.se</text:a> eller direkt via de mail du får från oss.<text:line-break/><text:line-break/><text:span text:style-name="T1">6. Till vem lämnar vi ut dina uppgifter?</text:span></text:p>
      <text:p text:style-name="Standard">Pritax säljer aldrig uppgifter till tredje part. Mottagare som hanterar personuppgifter för Pritax räkning skall alltid ingå ett så kallat personuppgiftsbiträdesavtal med oss i syfte att vi ska kunna säkerställa att uppgifterna hanteras på korrekt och säkert sätt.<text:line-break/><text:line-break/><text:span text:style-name="T1">7. Hur skyddar vi personuppgifter?</text:span></text:p>
      <text:p text:style-name="Standard">Vi vidtar åtgärder för att skydda dina uppgifter i enlighet med dataskyddsförordningen och etablerade riktlinjer för informationssäkerhet.</text:p>
      <text:p text:style-name="Standard"><text:s/><text:line-break/>8. <text:span text:style-name="T1">Dina rättigheter<text:line-break/></text:span><text:span text:style-name="T4">Du har rätt att när som helst begära information om de personuppgifter vi har om dig. Om du önskar </text:span><text:soft-page-break/><text:span text:style-name="T4">information om vilka personuppgifter som vi behandlar om dig kan en sådan begäran skickas till </text:span><text:a xlink:type="simple" xlink:href="mailto:kundkontakt@pritax.se" text:style-name="Internet_20_link" text:visited-style-name="Visited_20_Internet_20_Link"><text:span text:style-name="T4">kundkontakt@pritax.se</text:span></text:a><text:span text:style-name="T4"> , om vi har svårt att styrka din identitet kan vi behöva be dig skicka in ett underskrivet brev av dig per post till vår postadress.</text:span></text:p>
      <text:p text:style-name="Standard">Du har även rätt att under vissa omständigheter få dina uppgifter borttagna.</text:p>
      <text:p text:style-name="Standard"/>
      <text:p text:style-name="Standard">Om du anser att vår hantering av dina personuppgifter inte sker i enlighet med dataskyddslagstiftningen ber vi dig kontakta oss. Du har även rätt att kontakta Datainspektionen som är tillsynsmyndighet och framföra klagomål.<text:line-break/><text:line-break/><text:span text:style-name="T1">9. Uppdatering av policyn</text:span></text:p>
      <text:p text:style-name="Standard">Uppdatering av denna policy kan ske löpande, dock minst en gång om året.</text:p>
      <text:p text:style-name="Standard">Senast uppdaterad: 20180524</text:p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v" fo:country="S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v" fo:country="S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va Schröder</meta:initial-creator>
    <meta:creation-date>2018-05-23T20:37:11.91</meta:creation-date>
    <dc:date>2018-05-24T20:34:56.96</dc:date>
    <dc:creator>Eva Schröder</dc:creator>
    <meta:editing-duration>PT6H59M29S</meta:editing-duration>
    <meta:editing-cycles>3</meta:editing-cycles>
    <meta:generator>OpenOffice/4.1.5$Win32 OpenOffice.org_project/415m1$Build-9789</meta:generator>
    <meta:document-statistic meta:table-count="0" meta:image-count="0" meta:object-count="0" meta:page-count="2" meta:paragraph-count="25" meta:word-count="506" meta:character-count="3356"/>
  </office:meta>
</office:document-meta>
</file>